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ad7d422f3a747524e13872f1f62052.jpeg"/>
  <manifest:file-entry manifest:media-type="image/png" manifest:full-path="Pictures/a18766e1ffe52d976531040c64c25638.png"/>
  <manifest:file-entry manifest:media-type="image/png" manifest:full-path="Pictures/7211c871b3e0ff8ff495bbb0e37a1c89.png"/>
  <manifest:file-entry manifest:media-type="image/png" manifest:full-path="Pictures/b789cc7efff44acae5c7ebc6f82a6a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:joomla"/><text:bookmark-start text:name="__RefHeading___cours-initiation-cms_1"/><text:bookmark-start text:name="cours-initiation-cms"/>Cours initiation CMS<text:bookmark-end text:name="__RefHeading___cours-initiation-cms_1"/><text:bookmark-end text:name="cours-initiation-cms"/></text:h>
      <text:h text:style-name="Heading_20_2" text:outline-level="2"><text:bookmark-start text:name="__RefHeading___le-web_2"/><text:bookmark-start text:name="le-web"/>Le Web<text:bookmark-end text:name="__RefHeading___le-web_2"/><text:bookmark-end text:name="le-web"/></text:h>
      <text:p text:style-name="Text_20_body"><draw:frame draw:style-name="media" draw:name="0" text:anchor-type="as-char" draw:z-index="0" svg:width="3.96875cm" style:rel-width="100%" svg:height="3.1770563471503cm" style:rel-height="scale"><draw:image xlink:href="Pictures/2dad7d422f3a747524e13872f1f62052.jpeg" xlink:type="simple" xlink:show="embed" xlink:actuate="onLoad"/></draw:frame></text:p>
      <text:h text:style-name="Heading_20_2" text:outline-level="2"><text:bookmark-start text:name="__RefHeading___les-logiciels-libres_3"/><text:bookmark-start text:name="les-logiciels-libres"/>Les logiciels libres<text:bookmark-end text:name="__RefHeading___les-logiciels-libres_3"/><text:bookmark-end text:name="les-logiciels-libres"/></text:h>
      <text:p text:style-name="Text_20_body"><draw:frame draw:style-name="media" draw:name="1" text:anchor-type="as-char" draw:z-index="1" svg:width="7.9375cm" style:rel-width="100%" svg:height="7.2760416666667cm" style:rel-height="scale"><draw:image xlink:href="Pictures/a18766e1ffe52d976531040c64c25638.png" xlink:type="simple" xlink:show="embed" xlink:actuate="onLoad"/></draw:frame></text:p>
      <text:p text:style-name="Text_20_body">Définition au sens de la Free Software Foundation (source gnu.org)</text:p>
      <text:p text:style-name="Text_20_body">Un programme est un logiciel libre si vous, en tant qu'utilisateur de ce programme, avez les quatre libertés essentielles :</text:p>
      <text:list text:style-name="List_20_1" text:continue-numbering="false">
        <text:list-item>
          <text:p text:style-name="List_20_1_Content_First"> la liberté d'exécuter le programme, pour tous les usages (liberté 0) ;</text:p>
        </text:list-item>
        <text:list-item>
          <text:p text:style-name="List_20_1_Content"> la liberté d'étudier le fonctionnement du programme, et de le modifier pour qu'il effectue vos tâches informatiques comme vous le souhaitez (liberté 1) ; l'accès au code source est une condition nécessaire ;</text:p>
        </text:list-item>
        <text:list-item>
          <text:p text:style-name="List_20_1_Content"> la liberté de redistribuer des copies, donc d'aider votre voisin (liberté 2) ;</text:p>
        </text:list-item>
        <text:list-item>
          <text:p text:style-name="List_20_1_Content_Last"> la liberté de distribuer aux autres des copies de vos versions modifiées (liberté 3) ; en faisant cela, vous donnez à toute la communauté une possibilité de profiter de vos changements ; l'accès au code source est une condition nécessaire.</text:p>
        </text:list-item>
      </text:list>
      <text:p text:style-name="Text_20_body">Depuis septembre 2012, l'usage des logiciels libres est une priorité dans l'administration publique.</text:p>
      <text:p text:style-name="Text_20_body"><draw:frame draw:style-name="media" draw:name="2" text:anchor-type="as-char" draw:z-index="2" svg:width="7.9375cm" style:rel-width="100%" svg:height="5.5959375cm" style:rel-height="scale"><draw:image xlink:href="Pictures/7211c871b3e0ff8ff495bbb0e37a1c89.png" xlink:type="simple" xlink:show="embed" xlink:actuate="onLoad"/></draw:frame></text:p>
      <text:p text:style-name="Text_20_body">Liens :</text:p>
      <text:list text:style-name="List_20_1" text:continue-numbering="false">
        <text:list-item>
          <text:p text:style-name="List_20_1_Content_First"> Logiciel libre sur Wikipédia - <text:a xlink:type="simple" xlink:href="http://fr.wikipedia.org/wiki/Logiciel_libre" text:style-name="Internet_20_link" text:visited-style-name="Visited_20_Internet_20_Link">http://fr.wikipedia.org/wiki/Logiciel_libre</text:a></text:p>
        </text:list-item>
        <text:list-item>
          <text:p text:style-name="List_20_1_Content"> Le site du projet GNU - <text:a xlink:type="simple" xlink:href="http://www.gnu.org/philosophy/free-sw.fr.html" text:style-name="Internet_20_link" text:visited-style-name="Visited_20_Internet_20_Link">http://www.gnu.org/philosophy/free-sw.fr.html</text:a></text:p>
        </text:list-item>
        <text:list-item>
          <text:p text:style-name="List_20_1_Content"> Framasoft, un portail du logiciel libre - <text:a xlink:type="simple" xlink:href="http://www.framasoft.net/" text:style-name="Internet_20_link" text:visited-style-name="Visited_20_Internet_20_Link">http://www.framasoft.net/</text:a></text:p>
        </text:list-item>
        <text:list-item>
          <text:p text:style-name="List_20_1_Content"> Le site de la communauté GNU/Linux francophone - <text:a xlink:type="simple" xlink:href="http://linuxfr.org/" text:style-name="Internet_20_link" text:visited-style-name="Visited_20_Internet_20_Link">http://linuxfr.org/</text:a></text:p>
        </text:list-item>
        <text:list-item>
          <text:p text:style-name="List_20_1_Content_Last"> La directive ministérielle de septembre 2012 sur l'usage des logiciels libres dans l'administration - <text:a xlink:type="simple" xlink:href="http://circulaire.legifrance.gouv.fr/pdf/2012/09/cir_35837.pdf" text:style-name="Internet_20_link" text:visited-style-name="Visited_20_Internet_20_Link">http://circulaire.legifrance.gouv.fr/pdf/2012/09/cir_35837.pdf</text:a></text:p>
        </text:list-item>
      </text:list>
      <text:h text:style-name="Heading_20_2" text:outline-level="2"><text:bookmark-start text:name="__RefHeading___les-cms-ou-systemes-de-gestion-de-contenu_4"/><text:bookmark-start text:name="les-cms-ou-systemes-de-gestion-de-contenu"/>Les CMS ou Systèmes de Gestion de Contenu<text:bookmark-end text:name="__RefHeading___les-cms-ou-systemes-de-gestion-de-contenu_4"/><text:bookmark-end text:name="les-cms-ou-systemes-de-gestion-de-contenu"/></text:h>
      <text:list text:style-name="List_20_1" text:continue-numbering="false">
        <text:list-item>
          <text:p text:style-name="List_20_1_Content_First"> Version de développement</text:p>
        </text:list-item>
        <text:list-item>
          <text:p text:style-name="List_20_1_Content"> Versions Béta, Release Candidate</text:p>
        </text:list-item>
        <text:list-item>
          <text:p text:style-name="List_20_1_Content"> Version stable</text:p>
        </text:list-item>
        <text:list-item>
          <text:p text:style-name="List_20_1_Content_Last"> Prérequis : serveur, moteur de script, base de données</text:p>
        </text:list-item>
      </text:list>
      <text:h text:style-name="Heading_20_2" text:outline-level="2"><text:bookmark-start text:name="__RefHeading___joomla-un-gestionnaire-de-contenu-web-libre_5"/><text:bookmark-start text:name="joomla-un-gestionnaire-de-contenu-web-libre"/>Joomla, un gestionnaire de contenu Web libre<text:bookmark-end text:name="__RefHeading___joomla-un-gestionnaire-de-contenu-web-libre_5"/><text:bookmark-end text:name="joomla-un-gestionnaire-de-contenu-web-libre"/></text:h>
      <text:p text:style-name="Text_20_body"><draw:frame draw:style-name="media" draw:name="3" text:anchor-type="as-char" draw:z-index="3" svg:width="7.9375cm" style:rel-width="100%" svg:height="2.0108333333333cm" style:rel-height="scale"><draw:image xlink:href="Pictures/b789cc7efff44acae5c7ebc6f82a6ad5.png" xlink:type="simple" xlink:show="embed" xlink:actuate="onLoad"/></draw:frame></text:p>
      <text:list text:style-name="List_20_1" text:continue-numbering="false">
        <text:list-item>
          <text:p text:style-name="List_20_1_Content_First"> PHP 5</text:p>
        </text:list-item>
        <text:list-item>
          <text:p text:style-name="List_20_1_Content_Last"> MYSQL 5</text:p>
        </text:list-item>
      </text:list>
      <text:h text:style-name="Heading_20_3" text:outline-level="3"><text:bookmark-start text:name="__RefHeading___installation-de-joomla_6"/><text:bookmark-start text:name="installation-de-joomla"/>Installation de Joomla<text:bookmark-end text:name="__RefHeading___installation-de-joomla_6"/><text:bookmark-end text:name="installation-de-joomla"/></text:h>
      <text:h text:style-name="Heading_20_4" text:outline-level="4"><text:bookmark-start text:name="__RefHeading___recuperer-les-fichiers_7"/><text:bookmark-start text:name="recuperer-les-fichiers"/>Récupérer les fichiers<text:bookmark-end text:name="__RefHeading___recuperer-les-fichiers_7"/><text:bookmark-end text:name="recuperer-les-fichiers"/></text:h>
      <text:list text:style-name="List_20_1" text:continue-numbering="false">
        <text:list-item>
          <text:p text:style-name="List_20_1_Content_First"> Récupérer le fichier compressé d’installation de joomla. La dernière version stable est disponible sur le site officiel : <text:a xlink:type="simple" xlink:href="http://www.joomla.org/" text:style-name="Internet_20_link" text:visited-style-name="Visited_20_Internet_20_Link">http://www.joomla.org/</text:a> ou sur le site de la communauté francophone : <text:a xlink:type="simple" xlink:href="http://www.joomla.fr/" text:style-name="Internet_20_link" text:visited-style-name="Visited_20_Internet_20_Link">http://www.joomla.fr/</text:a></text:p>
        </text:list-item>
        <text:list-item>
          <text:p text:style-name="List_20_1_Content_Last"> Le fichier a déjà été téléchargé et se trouve sur l'intranet du département. Ouvrir un navigateur et aller sur l'intranet du département : <text:a xlink:type="simple" xlink:href="https://iutdepinfo.iutmontp.univ-montp2.fr/" text:style-name="Internet_20_link" text:visited-style-name="Visited_20_Internet_20_Link">https://iutdepinfo.iutmontp.univ-montp2.fr/</text:a></text:p>
        </text:list-item>
      </text:list>
      <text:list text:style-name="List_20_1" text:continue-numbering="false">
        <text:list-item>
          <text:p text:style-name="List_20_1_Content_First"> Dans coté technique cliquer sur répertoire logiciel </text:p>
        </text:list-item>
        <text:list-item>
          <text:p text:style-name="List_20_1_Content"> Se connecter avec le compte du département </text:p>
        </text:list-item>
        <text:list-item>
          <text:p text:style-name="List_20_1_Content"> Cliquer 2 fois sur Joomla_2.5.14-Stable-Full_Package.zip</text:p>
        </text:list-item>
        <text:list-item>
          <text:p text:style-name="List_20_1_Content"> Enregistrer le fichier</text:p>
        </text:list-item>
        <text:list-item>
          <text:p text:style-name="List_20_1_Content_Last"> Copier le fichier joomla-x.x.x.zip dans le répertoire public_html puis le décompressser.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$ <text:span text:style-name="highlight_kw3">cd</text:span> <text:line-break/>$ <text:span text:style-name="highlight_kw2">cp</text:span> Téléchargements<text:span text:style-name="highlight_sy0">/</text:span>Joomla_2.5.14-Stable-Full_Package.zip public_html<text:line-break/>$ <text:span text:style-name="highlight_kw3">cd</text:span> public_html<text:line-break/>$ <text:span text:style-name="highlight_kw2">unzip</text:span> Joomla_2.5.14-Stable-Full_Package.zip</text:p>
          </table:table-cell>
        </table:table-row>
      </table:table>
      <text:h text:style-name="Heading_20_4" text:outline-level="4"><text:bookmark-start text:name="__RefHeading___changer-les-droits-des-repertoires-et-fichiers_8"/><text:bookmark-start text:name="changer-les-droits-des-repertoires-et-fichiers"/>Changer les droits des répertoires et fichiers<text:bookmark-end text:name="__RefHeading___changer-les-droits-des-repertoires-et-fichiers_8"/><text:bookmark-end text:name="changer-les-droits-des-repertoires-et-fichiers"/></text:h>
      <text:p text:style-name="Text_20_body">Le serveur web s'exécute avec l'utilisateur www-data. Il faut donner les droits d'écriture à cet utilisateur (donc à tous)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Donner récursivement les droits de lecture et écritures à l'utilisateur www-data (celui sous lequel s'exécute le serveur Apache) sur les fichiers</text:span><text:line-break/>setfacl <text:span text:style-name="highlight_re5">-Rm</text:span> u:www-data:rwx Joomla<text:span text:style-name="highlight_sy0">/</text:span></text:p>
          </table:table-cell>
        </table:table-row>
      </table:table>
      <text:h text:style-name="Heading_20_4" text:outline-level="4"><text:bookmark-start text:name="__RefHeading___base-de-donnees-mysql_9"/><text:bookmark-start text:name="base-de-donnees-mysql"/>Base de données Mysql<text:bookmark-end text:name="__RefHeading___base-de-donnees-mysql_9"/><text:bookmark-end text:name="base-de-donnees-mysql"/></text:h>
      <text:p text:style-name="Text_20_body">Une base de données mysql est nécessaire pour stocker les données de votre site (articles, …).</text:p>
      <text:p text:style-name="Text_20_body">Mysql est une base de données <text:a xlink:type="simple" xlink:href="https://en.wikipedia.org/wiki/fr:Langage_SQL" text:style-name="Internet_20_link" text:visited-style-name="Visited_20_Internet_20_Link">SQL</text:a> libre.</text:p>
      <text:p text:style-name="Text_20_body">Les informations pour vous connecter à votre base de données Mysql : </text:p>
      <text:list text:style-name="List_20_1" text:continue-numbering="false">
        <text:list-item>
          <text:p text:style-name="List_20_1_Content_First"> identifiant : celui de l'ENT de l'IUT</text:p>
        </text:list-item>
        <text:list-item>
          <text:p text:style-name="List_20_1_Content_Last"> Mot de passe : votre code INE</text:p>
        </text:list-item>
      </text:list>
      <text:h text:style-name="Heading_20_4" text:outline-level="4"><text:bookmark-start text:name="__RefHeading___lancer-la-procedure-d-installation-de-joomla_10"/><text:bookmark-start text:name="lancer-la-procedure-d-installation-de-joomla"/>Lancer la procédure d'installation de joomla<text:bookmark-end text:name="__RefHeading___lancer-la-procedure-d-installation-de-joomla_10"/><text:bookmark-end text:name="lancer-la-procedure-d-installation-de-joomla"/></text:h>
      <text:p text:style-name="Text_20_body">Lien tutoriel : <text:a xlink:type="simple" xlink:href="http://aide.joomla.fr/telechargements/documentation/installation-de-joomla-1-6/download" text:style-name="Internet_20_link" text:visited-style-name="Visited_20_Internet_20_Link">http://aide.joomla.fr/telechargements/documentation/installation-de-joomla-1-6/download</text:a></text:p>
      <text:list text:style-name="List_20_1" text:continue-numbering="false">
        <text:list-item>
          <text:p text:style-name="List_20_1_Content_First"> Ouvrir un navigateur</text:p>
        </text:list-item>
        <text:list-item>
          <text:p text:style-name="List_20_1_Content"> Rendez-vous sur votre page personnelle : <text:a xlink:type="simple" xlink:href="http://infolimon/~votrelogin/Joomla/" text:style-name="Internet_20_link" text:visited-style-name="Visited_20_Internet_20_Link">http://infolimon/~votrelogin/Joomla/</text:a></text:p>
        </text:list-item>
        <text:list-item>
          <text:p text:style-name="List_20_1_Content_Last"> Vous êtes dans l'installation de joomla</text:p>
        </text:list-item>
      </text:list>
      <text:h text:style-name="Heading_20_4" text:outline-level="4"><text:bookmark-start text:name="__RefHeading___modifications-du-htaccess.txt-sur-les-serveurs-de-l-iut_11"/><text:bookmark-start text:name="modifications-du-htaccess.txt-sur-les-serveurs-de-l-iut"/>Modifications du htaccess.txt sur les serveurs de l'IUT<text:bookmark-end text:name="__RefHeading___modifications-du-htaccess.txt-sur-les-serveurs-de-l-iut_11"/><text:bookmark-end text:name="modifications-du-htaccess.txt-sur-les-serveurs-de-l-iut"/></text:h>
      <text:p text:style-name="Text_20_body">Renommer le fichier htaccess.txt en .htaccess
Modifier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Options +FollowSymLinks</text:span><text:line-break/>php_flag display_errors off</text:p>
          </table:table-cell>
        </table:table-row>
      </table:table>
      <text:h text:style-name="Heading_20_3" text:outline-level="3"><text:bookmark-start text:name="__RefHeading___configuration-initiale_12"/><text:bookmark-start text:name="configuration-initiale"/>Configuration initiale<text:bookmark-end text:name="__RefHeading___configuration-initiale_12"/><text:bookmark-end text:name="configuration-initiale"/></text:h>
      <text:h text:style-name="Heading_20_4" text:outline-level="4"><text:bookmark-start text:name="__RefHeading___ajouter-le-pack-de-langue-francais_13"/><text:bookmark-start text:name="ajouter-le-pack-de-langue-francais"/>Ajouter le pack de langue français<text:bookmark-end text:name="__RefHeading___ajouter-le-pack-de-langue-francais_13"/><text:bookmark-end text:name="ajouter-le-pack-de-langue-francais"/></text:h>
      <text:list text:style-name="List_20_1" text:continue-numbering="false">
        <text:list-item>
          <text:p text:style-name="List_20_1_Content_First"> Menu “Extensions &gt; Manage language”. Rechercher “french”. Cliquer sur “install”.</text:p>
        </text:list-item>
        <text:list-item>
          <text:p text:style-name="List_20_1_Content_Last"> Passer “french” en langue par défaut en cliquant sur l'étoile jaune.</text:p>
        </text:list-item>
      </text:list>
      <text:h text:style-name="Heading_20_3" text:outline-level="3"><text:bookmark-start text:name="__RefHeading___saisir-un-article_14"/><text:bookmark-start text:name="saisir-un-article"/>Saisir un article<text:bookmark-end text:name="__RefHeading___saisir-un-article_14"/><text:bookmark-end text:name="saisir-un-article"/></text:h>
      <text:h text:style-name="Heading_20_3" text:outline-level="3"><text:bookmark-start text:name="__RefHeading___gerer-les-droits-d-acces_15"/><text:bookmark-start text:name="gerer-les-droits-d-acces"/>Gérer les droits d'accès<text:bookmark-end text:name="__RefHeading___gerer-les-droits-d-acces_15"/><text:bookmark-end text:name="gerer-les-droits-d-acces"/></text:h>
      <text:h text:style-name="Heading_20_3" text:outline-level="3"><text:bookmark-start text:name="__RefHeading___changer-l-aspect-du-site_16"/><text:bookmark-start text:name="changer-l-aspect-du-site"/>Changer l'aspect du site<text:bookmark-end text:name="__RefHeading___changer-l-aspect-du-site_16"/><text:bookmark-end text:name="changer-l-aspect-du-site"/></text:h>
      <text:p text:style-name="Text_20_body">Templates gratuits : <text:a xlink:type="simple" xlink:href="http://www.globbersthemes.com/" text:style-name="Internet_20_link" text:visited-style-name="Visited_20_Internet_20_Link">http://www.globbersthemes.com/</text:a></text:p>
      <text:h text:style-name="Heading_20_2" text:outline-level="2"><text:bookmark-start text:name="__RefHeading___acces-aux-serveurs-de-l-exterieur_17"/><text:bookmark-start text:name="acces-aux-serveurs-de-l-exterieur"/>Accès aux serveurs  de l'extérieur<text:bookmark-end text:name="__RefHeading___acces-aux-serveurs-de-l-exterieur_17"/><text:bookmark-end text:name="acces-aux-serveurs-de-l-exterieur"/></text:h>
      <text:p text:style-name="Text_20_body">Remarque : vous pouvez accéder à vos pages personnelles de l'extérieur en vous rendant à l'adresse : <text:a xlink:type="simple" xlink:href="http://infolimon.iutmontp.univ-montp2.fr/~votrelogin/" text:style-name="Internet_20_link" text:visited-style-name="Visited_20_Internet_20_Link">http://infolimon.iutmontp.univ-montp2.fr/~votrelogin/</text:a></text:p>
      <text:p text:style-name="Text_20_body">Pour déposer des fichiers :</text:p>
      <text:list text:style-name="List_20_1" text:continue-numbering="false">
        <text:list-item>
          <text:p text:style-name="List_20_1_Content_First"> Utiliser un client ftp (filezilla, gtfp, nautilus)</text:p>
        </text:list-item>
        <text:list-item>
          <text:p text:style-name="List_20_1_Content"> hôte : ftpinfo.iutmontp.univ-montp2.fr</text:p>
        </text:list-item>
        <text:list-item>
          <text:p text:style-name="List_20_1_Content"> Protocole : sftp (ou ssh2)</text:p>
        </text:list-item>
        <text:list-item>
          <text:p text:style-name="List_20_1_Content_Last"> Port 22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56:31</meta:creation-date>
    <dc:creator>Generated</dc:creator>
    <dc:date>2026-08-10T05::56:31</dc:date>
    <dc:language>en-US</dc:language>
    <meta:editing-cycles>1</meta:editing-cycles>
    <meta:editing-duration>PT0S</meta:editing-duration>
    <dc:title>cours:joomla</dc:title>
  </office:meta>
</office:document-meta>
</file>